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="thin solid #000000"/>
    </style:style>
    <style:style style:name="co1" style:family="table-column">
      <style:table-column-properties fo:break-before="auto" style:column-width="4.445cm" style:use-optimal-column-width="true"/>
    </style:style>
    <style:style style:name="co2" style:family="table-column">
      <style:table-column-properties fo:break-before="auto" style:column-width="5.10645833333333cm" style:use-optimal-column-width="true"/>
    </style:style>
    <style:style style:name="co3" style:family="table-column">
      <style:table-column-properties fo:break-before="auto" style:column-width="4.02166666666667cm" style:use-optimal-column-width="true"/>
    </style:style>
    <style:style style:name="co4" style:family="table-column">
      <style:table-column-properties fo:break-before="auto" style:column-width="5.60916666666667cm" style:use-optimal-column-width="true"/>
    </style:style>
    <style:style style:name="co5" style:family="table-column">
      <style:table-column-properties fo:break-before="auto" style:column-width="1.85208333333333cm" style:use-optimal-column-width="true"/>
    </style:style>
    <style:style style:name="co6" style:family="table-column">
      <style:table-column-properties fo:break-before="auto" style:column-width="5.688541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BIMTREX_(16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">
            <text:p>PAGAMENTI 01.01.2026 - 31.03.2026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Ambito temporale - Anno</text:p>
          </table:table-cell>
          <table:table-cell office:value-type="string" table:style-name="ce3">
            <text:p>Ambito temporale -Trimestre</text:p>
          </table:table-cell>
          <table:table-cell office:value-type="string" table:style-name="ce3">
            <text:p>Categoria di spesa</text:p>
          </table:table-cell>
          <table:table-cell office:value-type="string" table:style-name="ce3">
            <text:p>Tipologia di spesa</text:p>
          </table:table-cell>
          <table:table-cell office:value-type="string" table:style-name="ce3">
            <text:p>Importo</text:p>
          </table:table-cell>
          <table:table-cell office:value-type="string" table:style-name="ce3">
            <text:p>Beneficiari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9.10000000000002" table:style-name="ce3">
            <text:p>259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71.36" table:style-name="ce3">
            <text:p>1371,3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261.71" table:style-name="ce3">
            <text:p>1261,7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2.16" table:style-name="ce3">
            <text:p>182,1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1.16" table:style-name="ce3">
            <text:p>181,1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2.34" table:style-name="ce3">
            <text:p>132,3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.69" table:style-name="ce3">
            <text:p>43,69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593.63" table:style-name="ce3">
            <text:p>1593,6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640.46" table:style-name="ce3">
            <text:p>640,4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78.48" table:style-name="ce3">
            <text:p>578,4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867.6" table:style-name="ce3">
            <text:p>867,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30" table:style-name="ce3">
            <text:p>53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59.5" table:style-name="ce3">
            <text:p>559,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600" table:style-name="ce3">
            <text:p>16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120.6500000000001" table:style-name="ce3">
            <text:p>1120,6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012.2" table:style-name="ce3">
            <text:p>1012,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72.33999999999997" table:style-name="ce3">
            <text:p>272,3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81.34" table:style-name="ce3">
            <text:p>381,3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65.21" table:style-name="ce3">
            <text:p>565,2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500" table:style-name="ce3">
            <text:p>15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28.4" table:style-name="ce3">
            <text:p>328,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685.73" table:style-name="ce3">
            <text:p>685,7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70.83" table:style-name="ce3">
            <text:p>470,8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0.6" table:style-name="ce3">
            <text:p>130,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1.94" table:style-name="ce3">
            <text:p>251,9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7.3" table:style-name="ce3">
            <text:p>187,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2.5" table:style-name="ce3">
            <text:p>202,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28.48" table:style-name="ce3">
            <text:p>328,4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92.47" table:style-name="ce3">
            <text:p>192,47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6.01" table:style-name="ce3">
            <text:p>136,0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3.38" table:style-name="ce3">
            <text:p>183,3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9.86" table:style-name="ce3">
            <text:p>259,8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3.38" table:style-name="ce3">
            <text:p>183,3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17.62" table:style-name="ce3">
            <text:p>317,6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47.5" table:style-name="ce3">
            <text:p>247,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9.27" table:style-name="ce3">
            <text:p>189,27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43.85" table:style-name="ce3">
            <text:p>243,8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2" table:style-name="ce3">
            <text:p>13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43" table:style-name="ce3">
            <text:p>14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23.91" table:style-name="ce3">
            <text:p>123,9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51.09" table:style-name="ce3">
            <text:p>151,09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24.14" table:style-name="ce3">
            <text:p>224,1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14.34" table:style-name="ce3">
            <text:p>114,3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20" table:style-name="ce3">
            <text:p>32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64.96" table:style-name="ce3">
            <text:p>464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3.12" table:style-name="ce3">
            <text:p>433,1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21.6" table:style-name="ce3">
            <text:p>221,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25.96" table:style-name="ce3">
            <text:p>125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9.86" table:style-name="ce3">
            <text:p>259,8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5.56" table:style-name="ce3">
            <text:p>355,5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74.32" table:style-name="ce3">
            <text:p>274,3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83.76" table:style-name="ce3">
            <text:p>483,7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3.38" table:style-name="ce3">
            <text:p>183,3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41.88" table:style-name="ce3">
            <text:p>241,8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09.82" table:style-name="ce3">
            <text:p>509,8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94.26" table:style-name="ce3">
            <text:p>294,2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0" table:style-name="ce3">
            <text:p>35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87.39" table:style-name="ce3">
            <text:p>187,39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62.61" table:style-name="ce3">
            <text:p>262,6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96.38" table:style-name="ce3">
            <text:p>196,3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3.62" table:style-name="ce3">
            <text:p>253,6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5.5" table:style-name="ce3">
            <text:p>355,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30" table:style-name="ce3">
            <text:p>23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0.72" table:style-name="ce3">
            <text:p>200,7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85.27999999999997" table:style-name="ce3">
            <text:p>285,2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75.31" table:style-name="ce3">
            <text:p>175,3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0.35" table:style-name="ce3">
            <text:p>130,3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74.52" table:style-name="ce3">
            <text:p>374,5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70" table:style-name="ce3">
            <text:p>37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00" table:style-name="ce3">
            <text:p>3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05.66000000000003" table:style-name="ce3">
            <text:p>305,6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69.34" table:style-name="ce3">
            <text:p>369,3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44.72" table:style-name="ce3">
            <text:p>344,7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94.26" table:style-name="ce3">
            <text:p>294,2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87.74" table:style-name="ce3">
            <text:p>387,7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0.6" table:style-name="ce3">
            <text:p>130,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30.02" table:style-name="ce3">
            <text:p>530,0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25.76" table:style-name="ce3">
            <text:p>225,7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9.96" table:style-name="ce3">
            <text:p>209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3.12" table:style-name="ce3">
            <text:p>433,1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74.52" table:style-name="ce3">
            <text:p>374,5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3.12" table:style-name="ce3">
            <text:p>433,1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87.76" table:style-name="ce3">
            <text:p>87,7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94.26" table:style-name="ce3">
            <text:p>294,2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51.14" table:style-name="ce3">
            <text:p>451,1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6.52000000000001" table:style-name="ce3">
            <text:p>136,5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8" table:style-name="ce3">
            <text:p>25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00" table:style-name="ce3">
            <text:p>5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0.72" table:style-name="ce3">
            <text:p>200,7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95.96" table:style-name="ce3">
            <text:p>495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60" table:style-name="ce3">
            <text:p>36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0" table:style-name="ce3">
            <text:p>43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0.72" table:style-name="ce3">
            <text:p>200,7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70.24" table:style-name="ce3">
            <text:p>470,2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09.96" table:style-name="ce3">
            <text:p>209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64.96" table:style-name="ce3">
            <text:p>464,9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06.86" table:style-name="ce3">
            <text:p>106,8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05.66000000000003" table:style-name="ce3">
            <text:p>305,6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434.5" table:style-name="ce3">
            <text:p>434,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7596.02" table:style-name="ce3">
            <text:p>7596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29.2" table:style-name="ce3">
            <text:p>229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024" table:style-name="ce3">
            <text:p>10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234.03" table:style-name="ce3">
            <text:p>1234,0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481.3000000000002" table:style-name="ce3">
            <text:p>2481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580" table:style-name="ce3">
            <text:p>158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376" table:style-name="ce3">
            <text:p>13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624.34" table:style-name="ce3">
            <text:p>1624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944.43" table:style-name="ce3">
            <text:p>1944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450" table:style-name="ce3">
            <text:p>145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5000" table:style-name="ce3">
            <text:p>50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500" table:style-name="ce3">
            <text:p>25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782.09" table:style-name="ce3">
            <text:p>782,0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2150.7399999999998" table:style-name="ce3">
            <text:p>2150,7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219.92" table:style-name="ce3">
            <text:p>1219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520" table:style-name="ce3">
            <text:p>152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723" table:style-name="ce3">
            <text:p>72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3533.91" table:style-name="ce3">
            <text:p>3533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945.23" table:style-name="ce3">
            <text:p>945,2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Contributi in conto esercizio</text:p>
          </table:table-cell>
          <table:table-cell office:value-type="float" office:value="14178.34" table:style-name="ce3">
            <text:p>14178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7.819999999999993" table:style-name="ce3">
            <text:p>67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8.7" table:style-name="ce3">
            <text:p>48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6.37" table:style-name="ce3">
            <text:p>416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.44" table:style-name="ce3">
            <text:p>33,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11.16" table:style-name="ce3">
            <text:p>211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10.1" table:style-name="ce3">
            <text:p>810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58.96" table:style-name="ce3">
            <text:p>558,9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9.92" table:style-name="ce3">
            <text:p>179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.03" table:style-name="ce3">
            <text:p>41,0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08.56" table:style-name="ce3">
            <text:p>1708,5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66.44000000000005" table:style-name="ce3">
            <text:p>566,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03.63" table:style-name="ce3">
            <text:p>503,6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72.83" table:style-name="ce3">
            <text:p>472,8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48.03" table:style-name="ce3">
            <text:p>1548,0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5.21" table:style-name="ce3">
            <text:p>1305,2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55.32000000000005" table:style-name="ce3">
            <text:p>655,3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510.73" table:style-name="ce3">
            <text:p>3510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2.61" table:style-name="ce3">
            <text:p>62,6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6.97000000000003" table:style-name="ce3">
            <text:p>296,9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20.82000000000005" table:style-name="ce3">
            <text:p>620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850.93" table:style-name="ce3">
            <text:p>2850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2.2" table:style-name="ce3">
            <text:p>372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14.77" table:style-name="ce3">
            <text:p>1714,7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93.42999999999995" table:style-name="ce3">
            <text:p>593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88.15" table:style-name="ce3">
            <text:p>2688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0.15" table:style-name="ce3">
            <text:p>410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5.73" table:style-name="ce3">
            <text:p>615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69.66" table:style-name="ce3">
            <text:p>1869,6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67.45" table:style-name="ce3">
            <text:p>367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820.45" table:style-name="ce3">
            <text:p>2820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01" table:style-name="ce3">
            <text:p>80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9.81" table:style-name="ce3">
            <text:p>269,8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9.66000000000003" table:style-name="ce3">
            <text:p>299,6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.1999999999999993" table:style-name="ce3">
            <text:p>8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2" table:style-name="ce3">
            <text:p>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97" table:style-name="ce3">
            <text:p>1,9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9.7" table:style-name="ce3">
            <text:p>19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.87" table:style-name="ce3">
            <text:p>24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1.3" table:style-name="ce3">
            <text:p>121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7.4" table:style-name="ce3">
            <text:p>127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.55" table:style-name="ce3">
            <text:p>11,5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5.45" table:style-name="ce3">
            <text:p>115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39.2" table:style-name="ce3">
            <text:p>1839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.21" table:style-name="ce3">
            <text:p>23,2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36.5" table:style-name="ce3">
            <text:p>736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.49" table:style-name="ce3">
            <text:p>23,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81.6500000000001" table:style-name="ce3">
            <text:p>1081,6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.49" table:style-name="ce3">
            <text:p>23,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2.67" table:style-name="ce3">
            <text:p>22,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05.2" table:style-name="ce3">
            <text:p>705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1.38" table:style-name="ce3">
            <text:p>111,3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5.46" table:style-name="ce3">
            <text:p>175,4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4.33" table:style-name="ce3">
            <text:p>164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9.47" table:style-name="ce3">
            <text:p>119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.5" table:style-name="ce3">
            <text:p>20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8.76" table:style-name="ce3">
            <text:p>188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.82" table:style-name="ce3">
            <text:p>27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.5" table:style-name="ce3">
            <text:p>20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4.26" table:style-name="ce3">
            <text:p>54,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7.63999999999999" table:style-name="ce3">
            <text:p>157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45.12" table:style-name="ce3">
            <text:p>645,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0.71" table:style-name="ce3">
            <text:p>630,7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3.29" table:style-name="ce3">
            <text:p>233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40.79999999999995" table:style-name="ce3">
            <text:p>540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8.52" table:style-name="ce3">
            <text:p>108,5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5.99" table:style-name="ce3">
            <text:p>95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23.93" table:style-name="ce3">
            <text:p>1523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3.599999999999994" table:style-name="ce3">
            <text:p>73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91.57000000000005" table:style-name="ce3">
            <text:p>591,5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95.89" table:style-name="ce3">
            <text:p>1495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2.680000000000007" table:style-name="ce3">
            <text:p>72,6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0.86" table:style-name="ce3">
            <text:p>600,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2.02" table:style-name="ce3">
            <text:p>62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.45" table:style-name="ce3">
            <text:p>29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.37" table:style-name="ce3">
            <text:p>113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8.33" table:style-name="ce3">
            <text:p>248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59.02" table:style-name="ce3">
            <text:p>659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1.05" table:style-name="ce3">
            <text:p>91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8.99" table:style-name="ce3">
            <text:p>128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6.32" table:style-name="ce3">
            <text:p>236,3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16.59" table:style-name="ce3">
            <text:p>1816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8.349999999999994" table:style-name="ce3">
            <text:p>78,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5.06" table:style-name="ce3">
            <text:p>235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17.29" table:style-name="ce3">
            <text:p>217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.89" table:style-name="ce3">
            <text:p>10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7.92" table:style-name="ce3">
            <text:p>257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00" table:style-name="ce3">
            <text:p>14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62.74" table:style-name="ce3">
            <text:p>562,7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" table:style-name="ce3">
            <text:p>3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00" table:style-name="ce3">
            <text:p>30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63.39" table:style-name="ce3">
            <text:p>1363,3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56.28" table:style-name="ce3">
            <text:p>1556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9.06" table:style-name="ce3">
            <text:p>169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-169.06" table:style-name="ce3">
            <text:p>-169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52.37" table:style-name="ce3">
            <text:p>1452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4" table:style-name="ce3">
            <text:p>7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5.8" table:style-name="ce3">
            <text:p>45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.8000000000000007" table:style-name="ce3">
            <text:p>9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.6" table:style-name="ce3">
            <text:p>9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8" table:style-name="ce3">
            <text:p>1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0.6" table:style-name="ce3">
            <text:p>0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0.3" table:style-name="ce3">
            <text:p>0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19.19" table:style-name="ce3">
            <text:p>219,1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0" table:style-name="ce3">
            <text:p>25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.8" table:style-name="ce3">
            <text:p>13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.37" table:style-name="ce3">
            <text:p>15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6.88" table:style-name="ce3">
            <text:p>126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.049999999999997" table:style-name="ce3">
            <text:p>40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2.48" table:style-name="ce3">
            <text:p>1132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63.58" table:style-name="ce3">
            <text:p>463,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1.14999999999998" table:style-name="ce3">
            <text:p>271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66.24" table:style-name="ce3">
            <text:p>566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1.14999999999998" table:style-name="ce3">
            <text:p>271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2.48" table:style-name="ce3">
            <text:p>1132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63.58" table:style-name="ce3">
            <text:p>463,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66.24" table:style-name="ce3">
            <text:p>566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1.14999999999998" table:style-name="ce3">
            <text:p>271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63.58" table:style-name="ce3">
            <text:p>463,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2.48" table:style-name="ce3">
            <text:p>1132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0.3" table:style-name="ce3">
            <text:p>0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600" table:style-name="ce3">
            <text:p>36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" table:style-name="ce3">
            <text:p>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0.76" table:style-name="ce3">
            <text:p>710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34.41" table:style-name="ce3">
            <text:p>534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72.67" table:style-name="ce3">
            <text:p>3972,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52.18" table:style-name="ce3">
            <text:p>452,1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85.3" table:style-name="ce3">
            <text:p>285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42.01" table:style-name="ce3">
            <text:p>342,0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3.47" table:style-name="ce3">
            <text:p>333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34.41" table:style-name="ce3">
            <text:p>534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0.76" table:style-name="ce3">
            <text:p>710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36.8699999999999" table:style-name="ce3">
            <text:p>1236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73.81" table:style-name="ce3">
            <text:p>2473,8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0.76" table:style-name="ce3">
            <text:p>710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34.41" table:style-name="ce3">
            <text:p>534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72.67" table:style-name="ce3">
            <text:p>3972,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37.48" table:style-name="ce3">
            <text:p>737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42.01" table:style-name="ce3">
            <text:p>342,0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3.47" table:style-name="ce3">
            <text:p>333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25.13" table:style-name="ce3">
            <text:p>1325,1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.69" table:style-name="ce3">
            <text:p>7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.02" table:style-name="ce3">
            <text:p>20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.96" table:style-name="ce3">
            <text:p>2,9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.89" table:style-name="ce3">
            <text:p>20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.76" table:style-name="ce3">
            <text:p>3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88" table:style-name="ce3">
            <text:p>1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.76" table:style-name="ce3">
            <text:p>3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87" table:style-name="ce3">
            <text:p>1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.28" table:style-name="ce3">
            <text:p>11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.64" table:style-name="ce3">
            <text:p>5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.28" table:style-name="ce3">
            <text:p>11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.61" table:style-name="ce3">
            <text:p>5,6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.76" table:style-name="ce3">
            <text:p>3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88" table:style-name="ce3">
            <text:p>1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.76" table:style-name="ce3">
            <text:p>3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.87" table:style-name="ce3">
            <text:p>1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6.69" table:style-name="ce3">
            <text:p>116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93.97" table:style-name="ce3">
            <text:p>693,9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1.32" table:style-name="ce3">
            <text:p>231,3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0" table:style-name="ce3">
            <text:p>26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2922.799999999999" table:style-name="ce3">
            <text:p>22922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954.23" table:style-name="ce3">
            <text:p>1954,2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.270000000000003" table:style-name="ce3">
            <text:p>39,2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269.099999999999" table:style-name="ce3">
            <text:p>17269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47" table:style-name="ce3">
            <text:p>16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.9000000000000004" table:style-name="ce3">
            <text:p>4,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" table:style-name="ce3">
            <text:p>4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.1" table:style-name="ce3">
            <text:p>26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9.8" table:style-name="ce3">
            <text:p>79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.8" table:style-name="ce3">
            <text:p>7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15.54" table:style-name="ce3">
            <text:p>915,5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0" table:style-name="ce3">
            <text:p>5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3.05" table:style-name="ce3">
            <text:p>313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6.4" table:style-name="ce3">
            <text:p>146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2.37" table:style-name="ce3">
            <text:p>52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1.3800000000001" table:style-name="ce3">
            <text:p>1131,3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47.02" table:style-name="ce3">
            <text:p>747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7.6" table:style-name="ce3">
            <text:p>97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5.619999999999997" table:style-name="ce3">
            <text:p>35,6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89.16" table:style-name="ce3">
            <text:p>3389,1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9.87" table:style-name="ce3">
            <text:p>109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8.59" table:style-name="ce3">
            <text:p>108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6" table:style-name="ce3">
            <text:p>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0.29" table:style-name="ce3">
            <text:p>50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.76" table:style-name="ce3">
            <text:p>60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.37" table:style-name="ce3">
            <text:p>30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41.33" table:style-name="ce3">
            <text:p>2941,3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96.12" table:style-name="ce3">
            <text:p>796,1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69.76" table:style-name="ce3">
            <text:p>1369,7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43.24" table:style-name="ce3">
            <text:p>1543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26.82" table:style-name="ce3">
            <text:p>1526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95.48" table:style-name="ce3">
            <text:p>1495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13.39" table:style-name="ce3">
            <text:p>1513,3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2" table:style-name="ce3">
            <text:p>37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5" table:style-name="ce3">
            <text:p>15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54" table:style-name="ce3">
            <text:p>105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2" table:style-name="ce3">
            <text:p>37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8" table:style-name="ce3">
            <text:p>4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2" table:style-name="ce3">
            <text:p>6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40" table:style-name="ce3">
            <text:p>54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5.6" table:style-name="ce3">
            <text:p>145,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82.97" table:style-name="ce3">
            <text:p>582,9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35.28" table:style-name="ce3">
            <text:p>835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99.16" table:style-name="ce3">
            <text:p>599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13.86" table:style-name="ce3">
            <text:p>813,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743.4" table:style-name="ce3">
            <text:p>23743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909.599999999999" table:style-name="ce3">
            <text:p>23909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70.43" table:style-name="ce3">
            <text:p>670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97.13" table:style-name="ce3">
            <text:p>897,1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97.6199999999999" table:style-name="ce3">
            <text:p>1097,6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1.64" table:style-name="ce3">
            <text:p>711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76.98" table:style-name="ce3">
            <text:p>976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70.92" table:style-name="ce3">
            <text:p>1070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97.27" table:style-name="ce3">
            <text:p>1097,2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65" table:style-name="ce3">
            <text:p>396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7.2" table:style-name="ce3">
            <text:p>317,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8885.85" table:style-name="ce3">
            <text:p>118885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38.48" table:style-name="ce3">
            <text:p>13038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0.95000000000005" table:style-name="ce3">
            <text:p>610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3269.05" table:style-name="ce3">
            <text:p>73269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553.24" table:style-name="ce3">
            <text:p>8553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0578.59" table:style-name="ce3">
            <text:p>100578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472.24" table:style-name="ce3">
            <text:p>12472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48.20000000000005" table:style-name="ce3">
            <text:p>648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777.2" table:style-name="ce3">
            <text:p>7777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169.9799999999996" table:style-name="ce3">
            <text:p>5169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9.8" table:style-name="ce3">
            <text:p>719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9.08" table:style-name="ce3">
            <text:p>249,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4" table:style-name="ce3">
            <text:p>2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7" table:style-name="ce3">
            <text:p>11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87" table:style-name="ce3">
            <text:p>4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0" table:style-name="ce3">
            <text:p>7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0" table:style-name="ce3">
            <text:p>37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10.43" table:style-name="ce3">
            <text:p>910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78.07" table:style-name="ce3">
            <text:p>1778,0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1.49" table:style-name="ce3">
            <text:p>101,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.99" table:style-name="ce3">
            <text:p>40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8" table:style-name="ce3">
            <text:p>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0" table:style-name="ce3">
            <text:p>4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6" table:style-name="ce3">
            <text:p>1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00" table:style-name="ce3">
            <text:p>8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442.24" table:style-name="ce3">
            <text:p>14442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97.8900000000001" table:style-name="ce3">
            <text:p>1297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0.8" table:style-name="ce3">
            <text:p>170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78.28" table:style-name="ce3">
            <text:p>478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9.12" table:style-name="ce3">
            <text:p>89,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60.3900000000001" table:style-name="ce3">
            <text:p>1160,3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82.79" table:style-name="ce3">
            <text:p>482,7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21.59" table:style-name="ce3">
            <text:p>821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46.61" table:style-name="ce3">
            <text:p>346,6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4.21" table:style-name="ce3">
            <text:p>144,2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40" table:style-name="ce3">
            <text:p>44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5.41" table:style-name="ce3">
            <text:p>245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84" table:style-name="ce3">
            <text:p>208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91" table:style-name="ce3">
            <text:p>2991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44" table:style-name="ce3">
            <text:p>63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44.16" table:style-name="ce3">
            <text:p>644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8.35" table:style-name="ce3">
            <text:p>608,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83.46" table:style-name="ce3">
            <text:p>6083,4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2.80999999999995" table:style-name="ce3">
            <text:p>632,8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28.06" table:style-name="ce3">
            <text:p>6328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2.02" table:style-name="ce3">
            <text:p>632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320.17" table:style-name="ce3">
            <text:p>6320,1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23.34" table:style-name="ce3">
            <text:p>623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233.38" table:style-name="ce3">
            <text:p>6233,3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0.85" table:style-name="ce3">
            <text:p>370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08.46" table:style-name="ce3">
            <text:p>3708,4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3.73" table:style-name="ce3">
            <text:p>393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937.28" table:style-name="ce3">
            <text:p>3937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86.63" table:style-name="ce3">
            <text:p>386,6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866.27" table:style-name="ce3">
            <text:p>3866,2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9.16" table:style-name="ce3">
            <text:p>89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74.12" table:style-name="ce3">
            <text:p>874,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.489999999999998" table:style-name="ce3">
            <text:p>17,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9.95" table:style-name="ce3">
            <text:p>89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99.5" table:style-name="ce3">
            <text:p>899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2.06" table:style-name="ce3">
            <text:p>82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20.6" table:style-name="ce3">
            <text:p>820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.97999999999999" table:style-name="ce3">
            <text:p>130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9.78" table:style-name="ce3">
            <text:p>1309,7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.97999999999999" table:style-name="ce3">
            <text:p>130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09.78" table:style-name="ce3">
            <text:p>1309,7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00.88" table:style-name="ce3">
            <text:p>700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6.44" table:style-name="ce3">
            <text:p>256,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64.36" table:style-name="ce3">
            <text:p>2564,3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4.86" table:style-name="ce3">
            <text:p>254,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48.58" table:style-name="ce3">
            <text:p>2548,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3.77999999999997" table:style-name="ce3">
            <text:p>303,7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37.78" table:style-name="ce3">
            <text:p>3037,7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81.69" table:style-name="ce3">
            <text:p>281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816.85" table:style-name="ce3">
            <text:p>2816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9.34" table:style-name="ce3">
            <text:p>249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93.35" table:style-name="ce3">
            <text:p>2493,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6659.95" table:style-name="ce3">
            <text:p>76659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857.5" table:style-name="ce3">
            <text:p>16857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5.66" table:style-name="ce3">
            <text:p>105,6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632.86" table:style-name="ce3">
            <text:p>60632,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.91" table:style-name="ce3">
            <text:p>7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-1581.05" table:style-name="ce3">
            <text:p>-1581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68.28" table:style-name="ce3">
            <text:p>368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885.23" table:style-name="ce3">
            <text:p>13885,2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573.47" table:style-name="ce3">
            <text:p>1573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347.9299999999998" table:style-name="ce3">
            <text:p>2347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95.4" table:style-name="ce3">
            <text:p>6195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08.76" table:style-name="ce3">
            <text:p>6008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7396.19" table:style-name="ce3">
            <text:p>57396,1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830.13" table:style-name="ce3">
            <text:p>13830,1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4.62" table:style-name="ce3">
            <text:p>294,6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243.78" table:style-name="ce3">
            <text:p>3243,7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3801.820000000007" table:style-name="ce3">
            <text:p>73801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183.2" table:style-name="ce3">
            <text:p>16183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1.43" table:style-name="ce3">
            <text:p>101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49.34" table:style-name="ce3">
            <text:p>3349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6.16" table:style-name="ce3">
            <text:p>416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91.64" table:style-name="ce3">
            <text:p>1891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2.79" table:style-name="ce3">
            <text:p>42,7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94.5" table:style-name="ce3">
            <text:p>194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5.38" table:style-name="ce3">
            <text:p>175,38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3.15" table:style-name="ce3">
            <text:p>253,15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.3" table:style-name="ce3">
            <text:p>18,3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41.84" table:style-name="ce3">
            <text:p>941,8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27.26" table:style-name="ce3">
            <text:p>4127,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9.7" table:style-name="ce3">
            <text:p>249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78.28" table:style-name="ce3">
            <text:p>478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5.64" table:style-name="ce3">
            <text:p>125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184.75" table:style-name="ce3">
            <text:p>30184,7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3918" table:style-name="ce3">
            <text:p>26391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929.5" table:style-name="ce3">
            <text:p>37929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76.45000000000005" table:style-name="ce3">
            <text:p>576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001.28" table:style-name="ce3">
            <text:p>7001,2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60.08" table:style-name="ce3">
            <text:p>3160,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66.98" table:style-name="ce3">
            <text:p>966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0" table:style-name="ce3">
            <text:p>11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26" table:style-name="ce3">
            <text:p>2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0" table:style-name="ce3">
            <text:p>11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2" table:style-name="ce3">
            <text:p>2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0" table:style-name="ce3">
            <text:p>2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8" table:style-name="ce3">
            <text:p>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26" table:style-name="ce3">
            <text:p>3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42" table:style-name="ce3">
            <text:p>24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8" table:style-name="ce3">
            <text:p>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2" table:style-name="ce3">
            <text:p>4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2" table:style-name="ce3">
            <text:p>25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2" table:style-name="ce3">
            <text:p>1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2" table:style-name="ce3">
            <text:p>4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00" table:style-name="ce3">
            <text:p>18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540.81" table:style-name="ce3">
            <text:p>6540,8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216.07" table:style-name="ce3">
            <text:p>13216,0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37.11" table:style-name="ce3">
            <text:p>1437,1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4371.06" table:style-name="ce3">
            <text:p>14371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5.02" table:style-name="ce3">
            <text:p>185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41.02" table:style-name="ce3">
            <text:p>841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68.94" table:style-name="ce3">
            <text:p>168,9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67.89" table:style-name="ce3">
            <text:p>767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2.05" table:style-name="ce3">
            <text:p>102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63.87" table:style-name="ce3">
            <text:p>463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0.91" table:style-name="ce3">
            <text:p>80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67.75" table:style-name="ce3">
            <text:p>367,7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9.16" table:style-name="ce3">
            <text:p>209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50.72" table:style-name="ce3">
            <text:p>950,7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5.61000000000001" table:style-name="ce3">
            <text:p>135,6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6.41" table:style-name="ce3">
            <text:p>616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5.73" table:style-name="ce3">
            <text:p>125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71.48" table:style-name="ce3">
            <text:p>571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1.12" table:style-name="ce3">
            <text:p>201,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14.16" table:style-name="ce3">
            <text:p>914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9.3" table:style-name="ce3">
            <text:p>339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92.95" table:style-name="ce3">
            <text:p>3392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25.25" table:style-name="ce3">
            <text:p>225,2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23.85" table:style-name="ce3">
            <text:p>1023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3.30000000000001" table:style-name="ce3">
            <text:p>133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5.91" table:style-name="ce3">
            <text:p>605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9.16" table:style-name="ce3">
            <text:p>209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50.72" table:style-name="ce3">
            <text:p>950,7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55.22" table:style-name="ce3">
            <text:p>355,2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552.15" table:style-name="ce3">
            <text:p>3552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2.98" table:style-name="ce3">
            <text:p>22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4.47" table:style-name="ce3">
            <text:p>104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09.16" table:style-name="ce3">
            <text:p>209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50.72" table:style-name="ce3">
            <text:p>950,7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8.95" table:style-name="ce3">
            <text:p>408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89.45" table:style-name="ce3">
            <text:p>4089,4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.65" table:style-name="ce3">
            <text:p>30,6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9.30000000000001" table:style-name="ce3">
            <text:p>139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71.96" table:style-name="ce3">
            <text:p>171,9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81.63" table:style-name="ce3">
            <text:p>781,6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0328.25" table:style-name="ce3">
            <text:p>30328,2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390" table:style-name="ce3">
            <text:p>939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925.76" table:style-name="ce3">
            <text:p>9925,7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9683.86" table:style-name="ce3">
            <text:p>29683,8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996.83" table:style-name="ce3">
            <text:p>10996,8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618.73" table:style-name="ce3">
            <text:p>31618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960" table:style-name="ce3">
            <text:p>796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6450.09" table:style-name="ce3">
            <text:p>26450,0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2846.94" table:style-name="ce3">
            <text:p>32846,9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876.93" table:style-name="ce3">
            <text:p>11876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298.3999999999996" table:style-name="ce3">
            <text:p>4298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29.25" table:style-name="ce3">
            <text:p>4129,2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3990.39" table:style-name="ce3">
            <text:p>33990,3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4611.57" table:style-name="ce3">
            <text:p>54611,5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46.99" table:style-name="ce3">
            <text:p>3146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175.84" table:style-name="ce3">
            <text:p>3175,8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133.63" table:style-name="ce3">
            <text:p>4133,6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5730.65" table:style-name="ce3">
            <text:p>35730,6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3883.83" table:style-name="ce3">
            <text:p>53883,8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873.04" table:style-name="ce3">
            <text:p>3873,0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147.88" table:style-name="ce3">
            <text:p>7147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38.4" table:style-name="ce3">
            <text:p>1338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7.37" table:style-name="ce3">
            <text:p>127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6118.99" table:style-name="ce3">
            <text:p>56118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8606.199999999997" table:style-name="ce3">
            <text:p>38606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286.48" table:style-name="ce3">
            <text:p>3286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4673.88" table:style-name="ce3">
            <text:p>54673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57.2" table:style-name="ce3">
            <text:p>257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137.19" table:style-name="ce3">
            <text:p>27137,1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28.35" table:style-name="ce3">
            <text:p>428,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482.08" table:style-name="ce3">
            <text:p>7482,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090.47" table:style-name="ce3">
            <text:p>6090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145.91" table:style-name="ce3">
            <text:p>8145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570.26" table:style-name="ce3">
            <text:p>7570,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841.19" table:style-name="ce3">
            <text:p>5841,1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16" table:style-name="ce3">
            <text:p>11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48.79999999999995" table:style-name="ce3">
            <text:p>648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647.47" table:style-name="ce3">
            <text:p>4647,4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28.02" table:style-name="ce3">
            <text:p>928,0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258.82" table:style-name="ce3">
            <text:p>4258,8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44.16" table:style-name="ce3">
            <text:p>844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77.29" table:style-name="ce3">
            <text:p>777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773.96" table:style-name="ce3">
            <text:p>773,9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97.74" table:style-name="ce3">
            <text:p>997,7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715.55" table:style-name="ce3">
            <text:p>3715,5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61.91" table:style-name="ce3">
            <text:p>61,9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715.79" table:style-name="ce3">
            <text:p>4715,7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51.14" table:style-name="ce3">
            <text:p>951,1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642" table:style-name="ce3">
            <text:p>864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802.5" table:style-name="ce3">
            <text:p>8802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810" table:style-name="ce3">
            <text:p>881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51502.33" table:style-name="ce3">
            <text:p>51502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38656.71" table:style-name="ce3">
            <text:p>38656,7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9154.03" table:style-name="ce3">
            <text:p>49154,0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17.46" table:style-name="ce3">
            <text:p>1117,4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86.48" table:style-name="ce3">
            <text:p>86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40000.04" table:style-name="ce3">
            <text:p>40000,0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138.0999999999999" table:style-name="ce3">
            <text:p>1138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391.19" table:style-name="ce3">
            <text:p>1391,1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219.43" table:style-name="ce3">
            <text:p>1219,4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814.11" table:style-name="ce3">
            <text:p>1814,1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93.5" table:style-name="ce3">
            <text:p>1093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1044" table:style-name="ce3">
            <text:p>10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3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2726.7" table:style-name="ce3">
            <text:p>2726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cquisto di beni e servizi</text:p>
          </table:table-cell>
          <table:table-cell office:value-type="float" office:value="9235.2199999999993" table:style-name="ce3">
            <text:p>9235,2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1060" table:style-name="ce3">
            <text:p>106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152.8000000000002" table:style-name="ce3">
            <text:p>2152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11563.14" table:style-name="ce3">
            <text:p>11563,1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484.08" table:style-name="ce3">
            <text:p>484,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1091.56" table:style-name="ce3">
            <text:p>1091,5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15.1" table:style-name="ce3">
            <text:p>215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59.92" table:style-name="ce3">
            <text:p>259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918.27" table:style-name="ce3">
            <text:p>2918,2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777.33" table:style-name="ce3">
            <text:p>777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681.01" table:style-name="ce3">
            <text:p>681,0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030.69" table:style-name="ce3">
            <text:p>2030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2945.15" table:style-name="ce3">
            <text:p>2945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correnti</text:p>
          </table:table-cell>
          <table:table-cell office:value-type="string" table:style-name="ce3">
            <text:p>Altre spese correnti</text:p>
          </table:table-cell>
          <table:table-cell office:value-type="float" office:value="475.14" table:style-name="ce3">
            <text:p>475,1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7905.6" table:style-name="ce3">
            <text:p>7905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-7905.6" table:style-name="ce3">
            <text:p>-7905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7905.6" table:style-name="ce3">
            <text:p>7905,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777.14" table:style-name="ce3">
            <text:p>777,14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2999.98" table:style-name="ce3">
            <text:p>2999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2717.64" table:style-name="ce3">
            <text:p>2717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428.9" table:style-name="ce3">
            <text:p>428,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3309.8" table:style-name="ce3">
            <text:p>3309,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2536.9899999999998" table:style-name="ce3">
            <text:p>2536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256.2" table:style-name="ce3">
            <text:p>256,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materiali</text:p>
          </table:table-cell>
          <table:table-cell office:value-type="float" office:value="549" table:style-name="ce3">
            <text:p>5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8.68" table:style-name="ce3">
            <text:p>118,6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70.42" table:style-name="ce3">
            <text:p>470,4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84.89" table:style-name="ce3">
            <text:p>384,8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9.65" table:style-name="ce3">
            <text:p>119,6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98.16" table:style-name="ce3">
            <text:p>98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0.11" table:style-name="ce3">
            <text:p>30,1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82.16" table:style-name="ce3">
            <text:p>182,1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74.34" table:style-name="ce3">
            <text:p>74,3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5.73" table:style-name="ce3">
            <text:p>45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36.69999999999999" table:style-name="ce3">
            <text:p>136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2"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5.74" table:style-name="ce3">
            <text:p>55,7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4.69" table:style-name="ce3">
            <text:p>34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069.3900000000001" table:style-name="ce3">
            <text:p>1069,3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18.54" table:style-name="ce3">
            <text:p>218,5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656.33" table:style-name="ce3">
            <text:p>656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70.10000000000002" table:style-name="ce3">
            <text:p>270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770.73" table:style-name="ce3">
            <text:p>5770,7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88.99" table:style-name="ce3">
            <text:p>88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71.989999999999995" table:style-name="ce3">
            <text:p>71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2.33" table:style-name="ce3">
            <text:p>22,3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668.66" table:style-name="ce3">
            <text:p>668,6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35.18" table:style-name="ce3">
            <text:p>435,1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34.66999999999999" table:style-name="ce3">
            <text:p>134,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16.44" table:style-name="ce3">
            <text:p>216,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3.83" table:style-name="ce3">
            <text:p>23,8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78.41" table:style-name="ce3">
            <text:p>78,4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51.24" table:style-name="ce3">
            <text:p>351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5.29" table:style-name="ce3">
            <text:p>45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67.94" table:style-name="ce3">
            <text:p>267,9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9.44" table:style-name="ce3">
            <text:p>29,4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4695.75" table:style-name="ce3">
            <text:p>54695,7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0766.01" table:style-name="ce3">
            <text:p>110766,0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528.24" table:style-name="ce3">
            <text:p>11528,2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9465.54" table:style-name="ce3">
            <text:p>59465,5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1466.99" table:style-name="ce3">
            <text:p>111466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202.9399999999996" table:style-name="ce3">
            <text:p>5202,9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473.9" table:style-name="ce3">
            <text:p>11473,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5293.63" table:style-name="ce3">
            <text:p>25293,6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7767" table:style-name="ce3">
            <text:p>177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189.92" table:style-name="ce3">
            <text:p>1189,92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288.17" table:style-name="ce3">
            <text:p>1288,17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22091.12" table:style-name="ce3">
            <text:p>222091,1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6700" table:style-name="ce3">
            <text:p>167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8129.05" table:style-name="ce3">
            <text:p>18129,0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4498.9" table:style-name="ce3">
            <text:p>14498,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879.99" table:style-name="ce3">
            <text:p>2879,9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2002.37" table:style-name="ce3">
            <text:p>32002,3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1778.9" table:style-name="ce3">
            <text:p>41778,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3477.06" table:style-name="ce3">
            <text:p>33477,0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8534.4" table:style-name="ce3">
            <text:p>8534,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157.56" table:style-name="ce3">
            <text:p>2157,5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9726.67" table:style-name="ce3">
            <text:p>29726,6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8621.689999999999" table:style-name="ce3">
            <text:p>18621,6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6878.57" table:style-name="ce3">
            <text:p>46878,5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7943.1" table:style-name="ce3">
            <text:p>27943,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379.3" table:style-name="ce3">
            <text:p>3379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0229.95" table:style-name="ce3">
            <text:p>20229,9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5925.93" table:style-name="ce3">
            <text:p>25925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2598.3" table:style-name="ce3">
            <text:p>32598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95233.68" table:style-name="ce3">
            <text:p>95233,6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5077.93" table:style-name="ce3">
            <text:p>15077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4101.85" table:style-name="ce3">
            <text:p>14101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2499.98" table:style-name="ce3">
            <text:p>42499,9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7520.550000000003" table:style-name="ce3">
            <text:p>37520,5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6407.71" table:style-name="ce3">
            <text:p>16407,7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9802.080000000002" table:style-name="ce3">
            <text:p>29802,0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70197.919999999998" table:style-name="ce3">
            <text:p>70197,9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0000" table:style-name="ce3">
            <text:p>40000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9055.2199999999993" table:style-name="ce3">
            <text:p>9055,2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8193.59" table:style-name="ce3">
            <text:p>8193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389.64" table:style-name="ce3">
            <text:p>1389,64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6470.88" table:style-name="ce3">
            <text:p>6470,8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877.26" table:style-name="ce3">
            <text:p>4877,26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5917.7" table:style-name="ce3">
            <text:p>5917,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465.87" table:style-name="ce3">
            <text:p>1465,87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907.48" table:style-name="ce3">
            <text:p>3907,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35" table:style-name="ce3">
            <text:p>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2723.49" table:style-name="ce3">
            <text:p>12723,4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6059.85" table:style-name="ce3">
            <text:p>16059,8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912.35" table:style-name="ce3">
            <text:p>1912,3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2052.59" table:style-name="ce3">
            <text:p>2052,5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69984.22" table:style-name="ce3">
            <text:p>69984,22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6407.58" table:style-name="ce3">
            <text:p>6407,5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803.23" table:style-name="ce3">
            <text:p>1803,2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8196.5" table:style-name="ce3">
            <text:p>8196,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544.21" table:style-name="ce3">
            <text:p>4544,2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8055.79" table:style-name="ce3">
            <text:p>8055,7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0.11" table:style-name="ce3">
            <text:p>0,1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12599.61" table:style-name="ce3">
            <text:p>12599,61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148" table:style-name="ce3">
            <text:p>4148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7964.16" table:style-name="ce3">
            <text:p>7964,16</text:p>
          </table:table-cell>
          <table:table-cell office:value-type="string" table:style-name="ce3">
            <text:p>Persona fisica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Investimenti in beni immateriali</text:p>
          </table:table-cell>
          <table:table-cell office:value-type="float" office:value="4227.3" table:style-name="ce3">
            <text:p>4227,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Contributi in conto capitale</text:p>
          </table:table-cell>
          <table:table-cell office:value-type="float" office:value="42954.29" table:style-name="ce3">
            <text:p>42954,29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Contributi in conto capitale</text:p>
          </table:table-cell>
          <table:table-cell office:value-type="float" office:value="39837.93" table:style-name="ce3">
            <text:p>39837,93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style-name="ro1">
          <table:table-cell office:value-type="float" office:value="2026" table:style-name="ce3">
            <text:p>2026</text:p>
          </table:table-cell>
          <table:table-cell office:value-type="float" office:value="1" table:style-name="ce3">
            <text:p>1</text:p>
          </table:table-cell>
          <table:table-cell office:value-type="string" table:style-name="ce3">
            <text:p>Spese in conto capitale</text:p>
          </table:table-cell>
          <table:table-cell office:value-type="string" table:style-name="ce3">
            <text:p>Contributi in conto capitale</text:p>
          </table:table-cell>
          <table:table-cell office:value-type="float" office:value="62489.15" table:style-name="ce3">
            <text:p>62489,15</text:p>
          </table:table-cell>
          <table:table-cell office:value-type="string" table:style-name="ce3">
            <text:p>Altro soggetto pubblico e privato</text:p>
          </table:table-cell>
          <table:table-cell table:number-columns-repeated="16378"/>
        </table:table-row>
        <table:table-row table:number-rows-repeated="1047805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Colore_32_1" style:display-name="20% - Colore 1" style:family="table-cell" style:data-style-name="N0">
      <style:table-cell-properties fo:background-color="#DDEBF7"/>
    </style:style>
    <style:style style:name="_50_0_37__32_-_32_Colore_32_2" style:display-name="20% - Colore 2" style:family="table-cell" style:data-style-name="N0">
      <style:table-cell-properties fo:background-color="#FCE4D6"/>
    </style:style>
    <style:style style:name="_50_0_37__32_-_32_Colore_32_3" style:display-name="20% - Colore 3" style:family="table-cell" style:data-style-name="N0">
      <style:table-cell-properties fo:background-color="#EDEDED"/>
    </style:style>
    <style:style style:name="_50_0_37__32_-_32_Colore_32_4" style:display-name="20% - Colore 4" style:family="table-cell" style:data-style-name="N0">
      <style:table-cell-properties fo:background-color="#FFF2CC"/>
    </style:style>
    <style:style style:name="_50_0_37__32_-_32_Colore_32_5" style:display-name="20% - Colore 5" style:family="table-cell" style:data-style-name="N0">
      <style:table-cell-properties fo:background-color="#D9E1F2"/>
    </style:style>
    <style:style style:name="_50_0_37__32_-_32_Colore_32_6" style:display-name="20% - Colore 6" style:family="table-cell" style:data-style-name="N0">
      <style:table-cell-properties fo:background-color="#E2EFDA"/>
    </style:style>
    <style:style style:name="_52_0_37__32_-_32_Colore_32_1" style:display-name="40% - Colore 1" style:family="table-cell" style:data-style-name="N0">
      <style:table-cell-properties fo:background-color="#BDD7EE"/>
    </style:style>
    <style:style style:name="_52_0_37__32_-_32_Colore_32_2" style:display-name="40% - Colore 2" style:family="table-cell" style:data-style-name="N0">
      <style:table-cell-properties fo:background-color="#F8CBAD"/>
    </style:style>
    <style:style style:name="_52_0_37__32_-_32_Colore_32_3" style:display-name="40% - Colore 3" style:family="table-cell" style:data-style-name="N0">
      <style:table-cell-properties fo:background-color="#DBDBDB"/>
    </style:style>
    <style:style style:name="_52_0_37__32_-_32_Colore_32_4" style:display-name="40% - Colore 4" style:family="table-cell" style:data-style-name="N0">
      <style:table-cell-properties fo:background-color="#FFE699"/>
    </style:style>
    <style:style style:name="_52_0_37__32_-_32_Colore_32_5" style:display-name="40% - Colore 5" style:family="table-cell" style:data-style-name="N0">
      <style:table-cell-properties fo:background-color="#B4C6E7"/>
    </style:style>
    <style:style style:name="_52_0_37__32_-_32_Colore_32_6" style:display-name="40% - Colore 6" style:family="table-cell" style:data-style-name="N0">
      <style:table-cell-properties fo:background-color="#C6E0B4"/>
    </style:style>
    <style:style style:name="_54_0_37__32_-_32_Colore_32_1" style:display-name="60% - Colore 1" style:family="table-cell" style:data-style-name="N0">
      <style:table-cell-properties fo:background-color="#9BC2E6"/>
      <style:text-properties fo:color="#FFFFFF"/>
    </style:style>
    <style:style style:name="_54_0_37__32_-_32_Colore_32_2" style:display-name="60% - Colore 2" style:family="table-cell" style:data-style-name="N0">
      <style:table-cell-properties fo:background-color="#F4B084"/>
      <style:text-properties fo:color="#FFFFFF"/>
    </style:style>
    <style:style style:name="_54_0_37__32_-_32_Colore_32_3" style:display-name="60% - Colore 3" style:family="table-cell" style:data-style-name="N0">
      <style:table-cell-properties fo:background-color="#C9C9C9"/>
      <style:text-properties fo:color="#FFFFFF"/>
    </style:style>
    <style:style style:name="_54_0_37__32_-_32_Colore_32_4" style:display-name="60% - Colore 4" style:family="table-cell" style:data-style-name="N0">
      <style:table-cell-properties fo:background-color="#FFD966"/>
      <style:text-properties fo:color="#FFFFFF"/>
    </style:style>
    <style:style style:name="_54_0_37__32_-_32_Colore_32_5" style:display-name="60% - Colore 5" style:family="table-cell" style:data-style-name="N0">
      <style:table-cell-properties fo:background-color="#8EA9DB"/>
      <style:text-properties fo:color="#FFFFFF"/>
    </style:style>
    <style:style style:name="_54_0_37__32_-_32_Colore_32_6" style:display-name="60% - Colore 6" style:family="table-cell" style:data-style-name="N0">
      <style:table-cell-properties fo:background-color="#A9D08E"/>
      <style:text-properties fo:color="#FFFFFF"/>
    </style:style>
    <style:style style:name="Calcolo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ella_32_collegata" style:display-name="Cella collegata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Cella_32_da_32_controllare" style:display-name="Cella da controllare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lore_32_1" style:display-name="Colore 1" style:family="table-cell" style:data-style-name="N0">
      <style:table-cell-properties fo:background-color="#5B9BD5"/>
      <style:text-properties fo:color="#FFFFFF"/>
    </style:style>
    <style:style style:name="Colore_32_2" style:display-name="Colore 2" style:family="table-cell" style:data-style-name="N0">
      <style:table-cell-properties fo:background-color="#ED7D31"/>
      <style:text-properties fo:color="#FFFFFF"/>
    </style:style>
    <style:style style:name="Colore_32_3" style:display-name="Colore 3" style:family="table-cell" style:data-style-name="N0">
      <style:table-cell-properties fo:background-color="#A5A5A5"/>
      <style:text-properties fo:color="#FFFFFF"/>
    </style:style>
    <style:style style:name="Colore_32_4" style:display-name="Colore 4" style:family="table-cell" style:data-style-name="N0">
      <style:table-cell-properties fo:background-color="#FFC000"/>
      <style:text-properties fo:color="#FFFFFF"/>
    </style:style>
    <style:style style:name="Colore_32_5" style:display-name="Colore 5" style:family="table-cell" style:data-style-name="N0">
      <style:table-cell-properties fo:background-color="#4472C4"/>
      <style:text-properties fo:color="#FFFFFF"/>
    </style:style>
    <style:style style:name="Colore_32_6" style:display-name="Colore 6" style:family="table-cell" style:data-style-name="N0">
      <style:table-cell-properties fo:background-color="#70AD47"/>
      <style:text-properties fo:color="#FFFFFF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Neutrale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esto_32_avviso" style:display-name="Testo avviso" style:family="table-cell" style:data-style-name="N0">
      <style:text-properties fo:color="#FF0000"/>
    </style:style>
    <style:style style:name="Testo_32_descrittivo" style:display-name="Testo descrittivo" style:family="table-cell" style:data-style-name="N0">
      <style:text-properties fo:color="#7F7F7F" fo:font-style="italic" style:font-style-asian="italic" style:font-style-complex="italic"/>
    </style:style>
    <style:style style:name="Titolo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itolo_32_1" style:display-name="Titolo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Titolo_32_2" style:display-name="Titolo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Titolo_32_3" style:display-name="Titolo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Titolo_32_4" style:display-name="Titolo 4" style:family="table-cell" style:data-style-name="N0">
      <style:text-properties fo:color="#44546A" fo:font-weight="bold" style:font-weight-asian="bold" style:font-weight-complex="bold"/>
    </style:style>
    <style:style style:name="Totale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Valore_32_non_32_valido" style:display-name="Valore non valido" style:family="table-cell" style:data-style-name="N0">
      <style:table-cell-properties fo:background-color="#FFC7CE"/>
      <style:text-properties fo:color="#9C0006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uana Tiso</meta:initial-creator>
    <dc:creator>Luana Tiso</dc:creator>
    <meta:creation-date>2026-09-04T07:54:43Z</meta:creation-date>
    <dc:date>2026-09-04T08:07:38Z</dc:date>
  </office:meta>
</office:document-meta>
</file>